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2fb1d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119d78" fo:background-color="transparent" loext:char-shading-value="0"/>
    </style:style>
    <style:style style:name="T7" style:family="text">
      <style:text-properties officeooo:rsid="0005c6d5" fo:background-color="transparent" loext:char-shading-value="0"/>
    </style:style>
    <style:style style:name="T8" style:family="text">
      <style:text-properties officeooo:rsid="000a6ec5"/>
    </style:style>
    <style:style style:name="T9" style:family="text">
      <style:text-properties officeooo:rsid="0005c6d5"/>
    </style:style>
    <style:style style:name="T10" style:family="text">
      <style:text-properties officeooo:rsid="00119d78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19d78" style:language-asian="en" style:country-asian="US"/>
    </style:style>
    <style:style style:name="T23" style:family="text">
      <style:text-properties officeooo:rsid="001f0e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8">О </text:span><text:span text:style-name="T9">проведении экспертно-аналитического мероприятия</text:span></text:p>
      <text:p text:style-name="P1"><text:span text:style-name="T10">Основание: Распоряжение </text:span><text:span text:style-name="T11">контрольно-счетной палаты муниципального образования Курганинский район 19</text:span><text:span text:style-name="T12">.0</text:span><text:span text:style-name="T11">7</text:span><text:span text:style-name="T12">.</text:span><text:span text:style-name="T13">202</text:span><text:span text:style-name="T12">4</text:span><text:span text:style-name="T14"> </text:span><text:span text:style-name="T10">года № </text:span><text:span text:style-name="T11">33</text:span><text:span text:style-name="T12">-</text:span><text:span text:style-name="T10">РО. </text:span></text:p>
      <text:p text:style-name="P1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<text:span text:style-name="T15">4</text:span> год проведена<text:span text:style-name="T19"> </text:span><text:span text:style-name="T20">финансово-экономическая </text:span><text:span text:style-name="T19">э</text:span><text:span text:style-name="T21">кспертиза </text:span><text:span text:style-name="T22">18 </text:span><text:span text:style-name="T21">проектов муниципальных программ муниципального образования Курганинский район</text:span><text:span text:style-name="T23">;</text:span></text:p>
      <text:p text:style-name="P1"><text:span text:style-name="T2">Заключ</text:span><text:span text:style-name="T1">е</text:span><text:span text:style-name="T5">ни</text:span><text:span text:style-name="T6">я</text:span><text:span text:style-name="T5"> по </text:span><text:span text:style-name="T1">результатам </text:span><text:span text:style-name="T7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6">ы</text:span><text:span text:style-name="T1"> </text:span><text:span text:style-name="T5">координаторам муниципальных программ муниципального образования Курганинский район.</text:span><text:span text:style-name="T2"> </text:span></text:p>
      <text:p text:style-name="P1"><text:span text:style-name="T2"><text:s text:c="2"/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51:56.756000000</meta:creation-date>
    <dc:date>2025-01-17T14:52:09.846000000</dc:date>
    <meta:editing-duration>PT13S</meta:editing-duration>
    <meta:editing-cycles>1</meta:editing-cycles>
    <meta:document-statistic meta:table-count="0" meta:image-count="0" meta:object-count="0" meta:page-count="1" meta:paragraph-count="5" meta:word-count="94" meta:character-count="919" meta:non-whitespace-character-count="826"/>
    <meta:generator>LibreOffice/7.3.4.2$Windows_X86_64 LibreOffice_project/728fec16bd5f605073805c3c9e7c4212a0120dc5</meta:generator>
  </office:meta>
</office:document-meta>
</file>